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смены-из-лосинки-заняли-3-место-на-соревнованиях"/>Спортсмены из Лосинки заняли 3 место на соревнованиях<text:bookmark-end text:name="спортсмены-из-лосинки-заняли-3-место-на-соревнованиях"/></text:h>
      <text:p text:style-name="First_20_paragraph">17.06.2021</text:p>
      <text:p text:style-name="Text_20_body"><text:span text:style-name="T1">Волейболисты из Лосиноостровского района заняли третье место на соревнованиях. Об этом сообщается на официальной странице центра досуга и спорта «Лосинка».</text:span></text:p>
      <text:p text:style-name="Text_20_body">«Поздравляем команду ГБУ ЦДиС „Лосинка“, играющий тренер: Г. Н. Матвеев, занявшую 3-е место на ХVIII Всероссийском турнире по волейболу среди ветеранов (категория: 60+)!», — говорится в сообщеии.</text:p>
      <text:p text:style-name="Text_20_body"><text:line-break/></text:p>
      <text:p text:style-name="Text_20_body">Адрес страницы: <text:a xlink:type="simple" xlink:href="http://losinka.mos.ru/presscenter/news/detail/10038924.html" office:name=""><text:span text:style-name="Definition">http://losinka.mos.ru/presscenter/news/detail/10038924.html</text:span></text:a></text:p>
      <text:p text:style-name="Text_20_body"><text:a xlink:type="simple" xlink:href="http://losinka.mos.ru" office:name=""><text:span text:style-name="Definition">Управа Лосиноостр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5T06:44:16Z</meta:creation-date>
    <dc:date>2023-06-25T06:44:16Z</dc:date>
  </office:meta>
</office:document-meta>
</file>