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электричек-ярославского-направления-мжд-изменится-до-14-октября"/>Расписание электричек Ярославского направления МЖД изменится до 14 октября<text:bookmark-end text:name="расписание-электричек-ярославского-направления-мжд-изменится-до-14-октября"/></text:h>
      <text:p text:style-name="First_20_paragraph">25.09.2023</text:p>
      <text:p text:style-name="Text_20_body"><text:span text:style-name="T1">Р</text:span><text:span text:style-name="T1">асписание некоторых пригородных поездов Ярославского направления Московской железной дороги (МЖД) изменится до 14 октября в связи с ремонтно-путевыми работами на Московской и Северной железных дорогах. Об этом сообщили в пресс-службе МЖД.</text:span></text:p>
      <text:p text:style-name="Text_20_body"><text:line-break/></text:p>
      <text:p text:style-name="Text_20_body">«Расписание некоторых пригородных поездов Ярославского направления МЖД изменится с 21 сентября по 14 октября в связи с проведением ремонтно-путевых работ на перегоне Болшево – Мытищи МЖД, а также на Северной железной дороге, которая граничит со столичной магистралью», – говорится в сообщении.</text:p>
      <text:p text:style-name="Text_20_body"><text:line-break/></text:p>
      <text:p text:style-name="Text_20_body">Так, с 21 сентября по 14 октября на втором главном пути перегона Болшево – Мытищи железнодорожники проведут глубокую очистку и подсыпку щебеночного балласта, а также выправку пути. Работы будут проводиться в период технологических «окон» с 21:00 до 4:40 за исключением выходных дней. Движение поездов будет организовано по соседнему пути.</text:p>
      <text:p text:style-name="Text_20_body"><text:line-break/></text:p>
      <text:p text:style-name="Text_20_body">В связи с этим внесены корректировки в расписание пригородных поездов: у некоторых электричек изменится время отправления и прибытия, ряд поездов, курсирующих между Москвой, Болшево, Монино, Щелково и Фрязино временно выведут из расписания.</text:p>
      <text:p text:style-name="Text_20_body"><text:line-break/></text:p>
      <text:p text:style-name="Text_20_body">МЖД попросила пассажиров с пониманием отнестись к работам и заблаговременно ознакомиться с изменениями в расписании пригородных поездов. Сделать это можно на вокзалах и остановочных пунктах, официальном сайте ОАО «РЖД» в разделе «Пассажирам» и в мобильном приложении «РЖД Пассажирам».</text:p>
      <text:p text:style-name="Text_20_body"><text:line-break/></text:p>
      <text:p text:style-name="Text_20_body">Адрес страницы: <text:a xlink:type="simple" xlink:href="http://losinka.mos.ru/presscenter/news/detail/11848503.html" office:name=""><text:span text:style-name="Definition">http://losinka.mos.ru/presscenter/news/detail/11848503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5T06:27:53Z</meta:creation-date>
    <dc:date>2023-10-25T06:27:53Z</dc:date>
  </office:meta>
</office:document-meta>
</file>