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художники-из-лосиноостровского-посетили-пленэры-в-тверской-области"/>Юные художники из Лосиноостровского посетили пленэры в Тверской области<text:bookmark-end text:name="юные-художники-из-лосиноостровского-посетили-пленэры-в-тверской-области"/></text:h>
      <text:p text:style-name="First_20_paragraph">08.11.2023</text:p>
      <text:p text:style-name="Text_20_body"><text:span text:style-name="T1">08.11.2023. Юные художники из школы №1955 приняли участие в серии осенних пленэров на Академической даче имени И. Е. Репина в Тверской области. Об этом сообщили в администрации школы.</text:span></text:p>
      <text:p text:style-name="Text_20_body">«Пленэрная практика – важная часть художественного образования в нашей школе. Все знания, полученные в классах, ребята должны развивать на пленэре. Это обязательное условие для прогрессивного роста художника», – отметила Анастасия Стацевич, учитель изобразительного искусства</text:p>
      <text:p text:style-name="Text_20_body">Путешествие подарило ребятами массу незабываемых впечатлений, а главное – бесценный опыт пленэрной работы в кругу друзей и любимых учителей.</text:p>
      <text:p text:style-name="Text_20_body">Сделанные зарисовки, эскизы, этюды послужат ребятам основой для создания больших работ, которые будут представлены на школьном просмотре.</text:p>
      <text:p text:style-name="Text_20_body"><text:line-break/></text:p>
      <text:p text:style-name="Text_20_body">Адрес страницы: <text:a xlink:type="simple" xlink:href="http://losinka.mos.ru/presscenter/news/detail/11966648.html" office:name=""><text:span text:style-name="Definition">http://losinka.mos.ru/presscenter/news/detail/11966648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8T08:02:09Z</meta:creation-date>
    <dc:date>2023-11-08T08:02:09Z</dc:date>
  </office:meta>
</office:document-meta>
</file>