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ая-автоматическая-станция-по-выдаче-книг-появилась-в-бабушкинском-парке"/>Первая автоматическая станция по выдаче книг появилась в Бабушкинском парке<text:bookmark-end text:name="первая-автоматическая-станция-по-выдаче-книг-появилась-в-бабушкинском-парке"/></text:h>
      <text:p text:style-name="First_20_paragraph">28.10.2024</text:p>
      <text:p text:style-name="Text_20_body"><text:span text:style-name="T1">28.10.2024. В Бабушкинском парке появилась первая автоматическая станция по выдаче книг. Благодаря этому любой желающий с помощью единого читательского билета может взять приглянувшуюся книгу всего за пять минут без чьей-либо помощи. Об этом сообщили в пресс-службе столичного Департамента информационных технологий.</text:span></text:p>
      <text:p text:style-name="Text_20_body">«В рамках усовершенствования библиотечно-информационного обслуживания населения в городе появились книжные станции. Книгомат — это новая автоматическая библиотека, которая сможет удовлетворить потребность в чтении у москвичей быстро и удобно.</text:p>
      <text:p text:style-name="Text_20_body">Выдача книг осуществляется с помощью единого читательского билета. В книгоматах представлен широкий диапазон литературы библиотек столичного Департамента культуры для аудитории самых разных возрастов. За первую неделю после открытия из автоматических библиотек взяли книги более 155 раз», - говорится в сообщении.</text:p>
      <text:p text:style-name="Text_20_body">По словам руководителя столичного Департамента культуры Алексея Фурсина, каждый книгомат вмещает 352 книги. Здесь есть отечественная и зарубежная классика, произведения школьной программы, научно-популярная литература, детективы, фантастика, историческая проза. За два месяца работы проекта в тестовом режиме москвичи взяли в книгоматах около 600 книг.</text:p>
      <text:p text:style-name="Text_20_body">В скором времени на каждом книгомате появится наклейка с QR-кодом. Код ведёт на отдельный лендинг, где будет рассказано о том, как <text:a xlink:type="simple" xlink:href="https://mos-razvitie.ru/knigomat" office:name=""><text:span text:style-name="Definition">взять и сдать книгу</text:span></text:a>. Также на наклейке будет представлена удобная карта, на которой будут указаны все 10 книгоматов столицы.</text:p>
      <text:p text:style-name="Text_20_body">Каждый книгомат доступен для использования круглый год. Информация о книге, взятой в книгомате, отобразится в кабинете читателя в сервисе «Библиотеки Москвы» на mos.ru и в мобильном приложении «Moй id».</text:p>
      <text:p text:style-name="Text_20_body">Арендовать литературный экземпляр можно не более чем на 30 дней. Но если этого времени оказалось недостаточно, можно продлить срок хранения книги удаленно через сервис «Библиотеки Москвы». Вернуть книгу необходимо в тот же книгомат, в котором читатель её взял.</text:p>
      <text:p text:style-name="Text_20_body">Бабушкинский парк культуры и отдыха расположен по адресу: ул. Менжинского, 6 стр. 3.</text:p>
      <text:p text:style-name="Text_20_body"><text:line-break/></text:p>
      <text:p text:style-name="Text_20_body">Адрес страницы: <text:a xlink:type="simple" xlink:href="http://losinka.mos.ru/presscenter/news/detail/12632190.html" office:name=""><text:span text:style-name="Definition">http://losinka.mos.ru/presscenter/news/detail/12632190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9T01:39:55Z</meta:creation-date>
    <dc:date>2024-10-29T01:39:55Z</dc:date>
  </office:meta>
</office:document-meta>
</file>