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лосинки-победили-в-кубке-легенд"/>Спортсмены из Лосинки победили в «Кубке легенд»<text:bookmark-end text:name="спортсмены-из-лосинки-победили-в-кубке-легенд"/></text:h>
      <text:p text:style-name="First_20_paragraph">10.11.2020</text:p>
      <text:p text:style-name="Text_20_body"><text:span text:style-name="T1">Команда волейболистов возрастной категории 40+ из Лосиноостровского района завоевала «золото» на районных соревнованиях. Об этом сообщается на официальной странице Центра досуга и спорта «Лосинка» в социальной сети «ВКонтакте».</text:span></text:p>
      <text:p text:style-name="Text_20_body">«Поздравляем команду „Лосинка-Русь“, занявшую 1-е место в турнире по волейболу среди ветеранов „Кубок Легенд“ (40+)!», — говорится в сообщении.</text:p>
      <text:p text:style-name="Text_20_body">В составе команды всего 6 человек, которых готовил к соревнованиям тренер Геннадий Матвеев.</text:p>
      <text:p text:style-name="Text_20_body">После окончания соревнований спортсменам вручили медали, кубок и памятные призы. Сотрудники Центра досуга и спорта «Лосинка» поблагодарили волейболистов за достойную игру.</text:p>
      <text:p text:style-name="Text_20_body"><text:line-break/></text:p>
      <text:p text:style-name="Text_20_body">Адрес страницы: <text:a xlink:type="simple" xlink:href="http://losinka.mos.ru/presscenter/news/detail/9410420.html" office:name=""><text:span text:style-name="Definition">http://losinka.mos.ru/presscenter/news/detail/9410420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7:36:22Z</meta:creation-date>
    <dc:date>2023-05-23T07:36:22Z</dc:date>
  </office:meta>
</office:document-meta>
</file>