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доме-на-минусинской-настроили-систему-пожарного-водопровода"/>В доме на Минусинской настроили систему пожарного водопровода<text:bookmark-end text:name="в-доме-на-минусинской-настроили-систему-пожарного-водопровода"/></text:h>
      <text:p text:style-name="First_20_paragraph">24.03.2021</text:p>
      <text:p text:style-name="Text_20_body"><text:span text:style-name="T1">В Лосиноостровском районе, в доме № 1 по Минусинской улице привели в порядок пожарные краны.</text:span></text:p>
      <text:p text:style-name="Text_20_body">По сообщению ГБУ «Жилищник Лосиноостровского района», проведены работы по подключению пожарных рукавов к системе пожарного водопровода на втором этаже.</text:p>
      <text:p text:style-name="Text_20_body">Ранее жители дома № 1 по Минусинской улице жаловались на неподключенные пожарные краны.</text:p>
      <text:p text:style-name="Text_20_body">«От пожарных кранов откручены шланги», — пишет житель.</text:p>
      <text:p text:style-name="Text_20_body"><text:line-break/></text:p>
      <text:p text:style-name="Text_20_body">Адрес страницы: <text:a xlink:type="simple" xlink:href="http://losinka.mos.ru/presscenter/news/detail/9811909.html" office:name=""><text:span text:style-name="Definition">http://losinka.mos.ru/presscenter/news/detail/9811909.html</text:span></text:a></text:p>
      <text:p text:style-name="Text_20_body"><text:a xlink:type="simple" xlink:href="http://losinka.mos.ru" office:name=""><text:span text:style-name="Definition">Управа Лосиноостр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7T09:28:08Z</meta:creation-date>
    <dc:date>2023-06-17T09:28:08Z</dc:date>
  </office:meta>
</office:document-meta>
</file>