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а-управы-лосиноостровского-проинспектировал-ход-строительства-домов-по-программе-реновации"/>Глава управы Лосиноостровского проинспектировал ход строительства домов по программе реновации<text:bookmark-end text:name="глава-управы-лосиноостровского-проинспектировал-ход-строительства-домов-по-программе-реновации"/></text:h>
      <text:p text:style-name="First_20_paragraph">27.05.2021</text:p>
      <text:p text:style-name="Text_20_body"><text:span text:style-name="T1">На днях глава управы Лосиноостровского района Роберто Леонов совместно с заместителем по вопросам строительства совершил плановый объезд и осмотр строительства домов по программе реновации и строящего ФОК.</text:span></text:p>
      <text:p text:style-name="Text_20_body">«Стройка — это всегда шумно и пыльно, а в результате огромное количество людей будет жить в других — современных и комфортных условиях», — отметил глава управы на своей странице.</text:p>
      <text:p text:style-name="Text_20_body">Самое пристальное внимание, в ходе обхода, было уделено многоквартирным домам по адресам: ул. Тайнинская, вл.13 и ул. Норильская, вл.9. Работы идут в соответствии с графиком. Начался заключительный этап строительства.</text:p>
      <text:p text:style-name="Text_20_body">«Сейчас идут работы по облицовке фасада и отделке внутренних помещений», — пояснил глава управы.</text:p>
      <text:p text:style-name="Text_20_body">Также полным ходом идёт строительство физкультурно-оздоровительного комплекса по адресу: Анадырский пр., д. 59.</text:p>
      <text:p text:style-name="Text_20_body">Целью строительства комплекса является развитие инфраструктуры для занятий физической культурой и спортом в Лосиноостровской районе, создание условий для популяризации здорового образа жизни.</text:p>
      <text:p text:style-name="Text_20_body"><text:line-break/></text:p>
      <text:p text:style-name="Text_20_body">Адрес страницы: <text:a xlink:type="simple" xlink:href="http://losinka.mos.ru/presscenter/news/detail/9986049.html" office:name=""><text:span text:style-name="Definition">http://losinka.mos.ru/presscenter/news/detail/9986049.html</text:span></text:a></text:p>
      <text:p text:style-name="Text_20_body"><text:a xlink:type="simple" xlink:href="http://losinka.mos.ru" office:name=""><text:span text:style-name="Definition">Управа Лосиноостр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2T20:46:10Z</meta:creation-date>
    <dc:date>2025-04-12T20:46:10Z</dc:date>
  </office:meta>
</office:document-meta>
</file>